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line-height="150%"/>
      <style:text-properties style:font-name="Calibri" fo:font-size="16pt" style:font-size-asian="16pt" style:font-size-complex="16pt"/>
    </style:style>
    <style:style style:name="P2" style:family="paragraph" style:parent-style-name="Standard">
      <style:paragraph-properties fo:line-height="150%"/>
      <style:text-properties style:font-name="Calibri" fo:font-size="16pt" fo:font-weight="bold" style:font-size-asian="16pt" style:font-weight-asian="bold" style:font-size-complex="16pt" style:font-weight-complex="bold"/>
    </style:style>
    <style:style style:name="P3" style:family="paragraph" style:parent-style-name="Standard">
      <style:paragraph-properties fo:line-height="150%"/>
      <style:text-properties style:font-name="Calibri" fo:font-size="12pt" fo:font-weight="normal" style:font-size-asian="12pt" style:font-weight-asian="normal" style:font-size-complex="12pt" style:font-weight-complex="normal"/>
    </style:style>
    <style:style style:name="P4" style:family="paragraph" style:parent-style-name="Standard">
      <style:paragraph-properties fo:line-height="150%"/>
      <style:text-properties style:font-name="Calibri" fo:font-size="12pt" fo:font-weight="normal" style:font-size-asian="12pt" style:font-weight-asian="normal" style:font-size-complex="12pt" style:font-weight-complex="normal"/>
    </style:style>
    <style:style style:name="P5" style:family="paragraph" style:parent-style-name="Standard">
      <style:paragraph-properties fo:line-height="150%" fo:text-align="end" style:justify-single-word="false"/>
      <style:text-properties style:font-name="Calibri" fo:font-size="12pt" fo:font-weight="normal" style:font-size-asian="12pt" style:font-weight-asian="normal" style:font-size-complex="12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Zarządzenie Nr 600/20</text:p>
      <text:p text:style-name="P1">Wójta Gminy Nowa Ruda</text:p>
      <text:p text:style-name="P1">z dnia 2 grudnia 2020 roku </text:p>
      <text:p text:style-name="P2">zmieniające zarządzenie w sprawie opracowania Planu Operacyjnego Funkcjonowania Gminy Nowa Ruda w warunkach zewnętrznego zagrożenia bezpieczeństwa państwa i w czasie wojny </text:p>
      <text:p text:style-name="P3">Na podstawie §5 ust.1 pkt 6 oraz §13 rozporządzenia Rady Ministrów z dnia 15 czerwca 2004 r. w sprawie warunków i trybu planowania i finansowania zadań wykonywanych w ramach przygotowań obronnych państwa przez organy administracji rządowej i organy samorządu terytorialnego (Dz. U. z 2020 r. poz. 1911), zarządzenia nr 372 Wojewody Dolnośląskiego z dnia 30 listopada 2020 r. zmieniające zarządzenie w sprawie ustalenia zasad opracowania planów operacyjnych funkcjonowania organów administracji publicznej województwa dolnośląskiego oraz udziału w tym procesie jednostek organizacyjnych podporządkowanych i nadzorowanych przez Wojewodę Dolnośląskiego, zarządzam, co następuje:</text:p>
      <text:p text:style-name="P3">§1. W zarządzeniu nr 514/20 Wójta Gminy Nowa Ruda z dnia 2 listopada 2020 roku w sprawie opracowania Planu Operacyjnego Funkcjonowania Gminy Nowa Ruda w warunkach zewnętrznego zagrożenia bezpieczeństwa państwa i w czasie wojny wprowadza się następujące zmiany:</text:p>
      <text:p text:style-name="P3">1) §8 otrzymuje brzmienie:</text:p>
      <text:p text:style-name="P3">„§8. Uzgodniony Plan Operacyjny Funkcjonowania Gminy Nowa Ruda w warunkach zewnętrznego zagrożenia bezpieczeństwa państwa i w czasie wojny należy przekazać do zatwierdzenia, po uprzednim uzgodnieniu do dnia 31 marca 2020 roku Wojewodzie Dolnośląskiemu”. </text:p>
      <text:p text:style-name="P3">§2. Wykonanie zarządzenia powierza się kierownikowi referatu Organizacyjnego, Spraw Obywatelskich i Obrony Cywilnej. </text:p>
      <text:p text:style-name="P3">§3. Zarządzenie wchodzi w życie z dniem podpisania. </text:p>
      <text:p text:style-name="P5">/Wójt Gminy Nowa Ruda – Adrianna Mierzejewska/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0-12-02T13:40:54.20</meta:creation-date>
    <dc:date>2020-12-03T10:42:52.97</dc:date>
    <meta:editing-duration>PT45M13S</meta:editing-duration>
    <meta:editing-cycles>2</meta:editing-cycles>
    <meta:generator>OpenOffice/4.1.7$Win32 OpenOffice.org_project/417m1$Build-9800</meta:generator>
    <meta:document-statistic meta:table-count="0" meta:image-count="0" meta:object-count="0" meta:page-count="1" meta:paragraph-count="11" meta:word-count="227" meta:character-count="1672"/>
  </office:meta>
</office:document-meta>
</file>