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line-height="150%"/>
      <style:text-properties style:font-name="Calibri" fo:font-size="12pt" fo:font-weight="bold" style:font-size-asian="12pt" style:font-weight-asian="bold" style:font-size-complex="12pt" style:font-weight-complex="bold"/>
    </style:style>
    <style:style style:name="P2" style:family="paragraph" style:parent-style-name="Text_20_body">
      <style:paragraph-properties fo:line-height="150%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3" style:family="paragraph" style:parent-style-name="Text_20_body">
      <style:paragraph-properties fo:line-height="150%" fo:text-align="end" style:justify-single-word="false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4" style:family="paragraph" style:parent-style-name="Text_20_body">
      <style:paragraph-properties fo:line-height="150%"/>
      <style:text-properties style:font-name="Calibri" fo:font-size="16pt" fo:font-weight="bold" style:font-size-asian="16pt" style:font-weight-asian="bold" style:font-size-complex="16pt" style:font-weight-complex="bold"/>
    </style:style>
    <style:style style:name="P5" style:family="paragraph" style:parent-style-name="Standard">
      <style:paragraph-properties fo:line-height="150%"/>
      <style:text-properties style:font-name="Calibri" fo:font-size="16pt" fo:font-weight="normal" style:font-size-asian="16pt" style:font-weight-asian="normal" style:font-size-complex="16pt" style:font-weight-complex="normal"/>
    </style:style>
    <style:style style:name="P6" style:family="paragraph" style:parent-style-name="Standard">
      <style:paragraph-properties fo:line-height="150%"/>
      <style:text-properties style:font-name="Calibri" fo:font-size="16pt" fo:font-weight="bold" style:font-size-asian="16pt" style:font-weight-asian="bold" style:font-size-complex="16pt" style:font-weight-complex="bold"/>
    </style:style>
    <style:style style:name="P7" style:family="paragraph" style:parent-style-name="Text_20_body" style:list-style-name="L1">
      <style:paragraph-properties fo:line-height="150%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8" style:family="paragraph" style:parent-style-name="Text_20_body" style:list-style-name="L2">
      <style:paragraph-properties fo:line-height="150%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9" style:family="paragraph" style:parent-style-name="Text_20_body" style:list-style-name="L3">
      <style:paragraph-properties fo:line-height="150%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Zarządzenie Nr 588/20</text:p>
      <text:p text:style-name="P5">Wójta Gminy Nowa Ruda</text:p>
      <text:p text:style-name="P6"><text:span text:style-name="T1">z dnia 24 listopada 2020 roku</text:span> </text:p>
      <text:p text:style-name="P4">w sprawie przygotowania i zapewnienia działania gminnego systemu wczesnego ostrzegania o zagrożeniach oraz gminnego systemu wykrywania i alarmowania </text:p>
      <text:p text:style-name="P1"><text:span text:style-name="T1">Na</text:span> <text:span text:style-name="T1">podstawie art. 17 ust. 6 i 7 ustawy z dnia 21 listopada 1967 r. o powszechnym obowiązku obrony Rzeczypospolitej Polskiej (Dz. U. z 2019 r. poz. 1541), art. 19 ustawy z dnia 26 kwietnia 2007 r. o zarządzaniu kryzysowym (Dz. U. z 2020 r. poz. 1856), art. 7 ust. 1 pkt 14, w związku z art. 30 ust.1 ustawy z dnia 8 marca 1990 r. o samorządzie gminnym (Dz. U. z 2020 r. poz. 713), §3 pkt 6 rozporządzenia Rady Ministrów z dnia 25 czerwca 2002 r. w sprawie szczegółowego <text:s/>zakresu działania Szefa Obrony Cywilnej Kraju, szefów obrony cywilnej województw, powiatów i gmin (Dz. U. z 2002 r. Nr 96, poz. 850), zarządzenia nr 258 Wojewody Dolnośląskiego z dnia 16 września 2020 roku w sprawie przygotowania i zapewnienia działania wojewódzkiego <text:s/>systemu wczesnego ostrzegania o zagrożeniach oraz wojewódzkiego systemu wykrywania i alarmowania, <text:s/>zarządzam, co następuje:</text:span></text:p>
      <text:p text:style-name="P2">§1. Tworzy się na terenie Gminy Nowa Ruda zintegrowany system wykrywania i alarmowania oraz wczesnego ostrzegania, zwany dalej System Ostrzegania i Alarmowania (SOA). Poprzez wymieniony system realizuje się zadania czasu pokoju (czasu „P”) w ramach SWO (Systemu Wczesnego Ostrzegania), a po ogłoszeniu wyższych stanów gotowości (czasu „W”), dodatkowych zadań w ramach SWiA (Systemu Wykrywania i Alarmowania). Zintegrowany system wykrywania i alarmowania w sposób płynny realizował będzie przejście do kolejnych faz wyższych stanów gotowości czasu „W”.</text:p>
      <text:p text:style-name="P2">§2.1 Do zadań realizowanych w ramach działania Systemu należą:</text:p>
      <text:list xml:id="list6796162947108907121" text:style-name="L1">
        <text:list-item>
          <text:p text:style-name="P7">monitorowanie, analizowanie i prognozowanie zagrożeń zgodnie z kompetencjami wynikającymi z przepisów szczególnych;</text:p>
        </text:list-item>
        <text:list-item>
          <text:p text:style-name="P7">zapewnienie przepływu informacji w zakresie występujących zagrożeń;</text:p>
        </text:list-item>
        <text:list-item>
          <text:p text:style-name="P7">ocena zagrożeń występujących na terenie gminy;</text:p>
        </text:list-item>
        <text:list-item>
          <text:p text:style-name="P7">ostrzeganie i alarmowanie ludności o zagrożeniach oraz informowanie o zasadach <text:soft-page-break/>zachowania się przed i w trakcie ich wystąpienia;</text:p>
        </text:list-item>
        <text:list-item>
          <text:p text:style-name="P7">ostrzeganie i alarmowania straży, podległych podmiotów, dużych zakładów pracy;</text:p>
        </text:list-item>
        <text:list-item>
          <text:p text:style-name="P7">realizowanie działań interwencyjnych zgodnie z kompetencjami wynikającymi z przepisów szczególnych;</text:p>
        </text:list-item>
        <text:list-item>
          <text:p text:style-name="P7">gromadzenie, przetwarzanie danych i udzielanie informacji o zagrożeniach, w tym w ramach funkcjonujących informatycznych systemów ostrzegania, alarmowania i informowania;</text:p>
        </text:list-item>
        <text:list-item>
          <text:p text:style-name="P7">powiadamianie właściwych organów administracji publicznej o zagrożeniach;</text:p>
        </text:list-item>
        <text:list-item>
          <text:p text:style-name="P7">realizacja poleceń koordynacyjnych z Wojewódzkiego Centrum Zarządzania Kryzysowego (WCZK) oraz Powiatowego Centrum Zarządzania Kryzysowego (PCZK).</text:p>
        </text:list-item>
      </text:list>
      <text:p text:style-name="P2">2. <text:s/>W skład zintegrowanego systemu ostrzegania i alarmowania wchodzą:</text:p>
      <text:list xml:id="list5107039793862495651" text:style-name="L2">
        <text:list-item>
          <text:p text:style-name="P8">Gminny Zespół Zarządzania Kryzysowego (GZZK);</text:p>
        </text:list-item>
        <text:list-item>
          <text:p text:style-name="P8">Ochotnicze Straże Pożarne Gminy Nowa Ruda;</text:p>
        </text:list-item>
        <text:list-item>
          <text:p text:style-name="P8">Jednostki pomocnicze Gminy Nowa Ruda (Sołectwa Gminy Nowa Ruda);</text:p>
        </text:list-item>
        <text:list-item>
          <text:p text:style-name="P8">Jednostki organizacyjne Gminy Nowa Ruda (szkoły, przedszkola, żłobek, Gminny Ośrodek Pomocy Społecznej - GOPS, Centrum Kultury Gminy Nowa Ruda - CKGNR);</text:p>
        </text:list-item>
        <text:list-item>
          <text:p text:style-name="P8">Państwowa Straż Pożarna, Jednostka Ratowniczo-Gaśnicza w Nowej Rudzie;</text:p>
        </text:list-item>
        <text:list-item>
          <text:p text:style-name="P8">Komisariat Policji w Nowej Rudzie;</text:p>
        </text:list-item>
        <text:list-item>
          <text:p text:style-name="P8">Powiatowe Centrum Zarządzania Kryzysowego;</text:p>
        </text:list-item>
        <text:list-item>
          <text:p text:style-name="P8">Powiatowy Lekarz Weterynarii;</text:p>
        </text:list-item>
        <text:list-item>
          <text:p text:style-name="P8">Powiatowy Inspektorat Nadzoru Budowlanego;</text:p>
        </text:list-item>
        <text:list-item>
          <text:p text:style-name="P8">Instytut Meteorologii i Gospodarki Wodnej/oddział Wrocław/;</text:p>
        </text:list-item>
        <text:list-item>
          <text:p text:style-name="P8">osoby kierujące podmiotami działalności leczniczej;</text:p>
        </text:list-item>
        <text:list-item>
          <text:p text:style-name="P8">kierownicy podmiotów realizujących działania istotne dla funkcjonowania infrastruktury, w szczególności dostaw energii elektrycznej, gazu, wody oraz realizujących odbiór ścieków i śmieci,</text:p>
        </text:list-item>
        <text:list-item>
          <text:p text:style-name="P8">nadawcy programów i telewizyjnych oraz redaktorzy naczelni dzienników w ramach obowiązku określonego w art. 26 ustawy z dnia 18 kwietnia 2002 r. o stanie klęski żywiołowej (Dz. U. z 2017 r. poz. 1897) i art. 34 ust. 1-3 ustawy z dnia 26 stycznia 1984 r. <text:soft-page-break/>Prawo prasowe (Dz. U. z 2018 r. poz. 1914).</text:p>
        </text:list-item>
      </text:list>
      <text:p text:style-name="P2">§3.1 Zadania zintegrowanego systemu wykrywania i alarmowania realizuje Wójt Gminy Nowa Ruda poprzez GZZK.</text:p>
      <text:p text:style-name="P2">2. Jednostki i instytucje wchodzące w skład Zintegrowanego Systemu Ostrzegania zobowiązuje się do wzajemnej wymiany informacji uzyskanych w toku własnej działalności statutowej, mających bezpośredni lub pośredni związek z wystąpieniem zagrożeń ludności lub środowiska.</text:p>
      <text:p text:style-name="P2">3. Włączenie jednostek organizacyjnych, instytucji i podmiotów gospodarczych do zintegrowanego systemu ostrzegania nie zmienia ich służbowego podporządkowanie i zakresu realizowanych zadań wynikających z przepisów szczególnych.</text:p>
      <text:p text:style-name="P2">4. Wszystkie podmioty SOA mają obowiązek wykorzystywania informatycznego systemu ostrzegania, alarmowania i informowania w realizacji procesu ostrzegania, alarmowania i informowania.</text:p>
      <text:p text:style-name="P2">5. Schemat organizacyjny SOA oraz obiegu informacji, przedstawia załącznik nr 1 do niniejszego zarządzenia. </text:p>
      <text:p text:style-name="P2">§4.1 Wójt Gminy Nowa Ruda Szef Obrony Cywilnej Gminy Nowa Ruda zapewnia nieprzerwaną pracę SOA z chwilą jego uruchomienia na obszarze swojej właściwości.</text:p>
      <text:p text:style-name="P2">2. Dla zapewnienia prawidłowości jego funkcjonowania obsadę GZZK należy reklamować od obowiązku czynnej służby wojskowej w razie ogłoszenia mobilizacji i w czasie wojny.</text:p>
      <text:p text:style-name="P2">3. Informacje uzyskane w ramach działania SOA dotyczące występowania zagrożeń wymagających podjęcia szczególnych działań, w tym ostrzegania i alarmowania ludności Wójt Gminy Nowa Ruda niezwłocznie przekazuje do PCZK.</text:p>
      <text:p text:style-name="P2">4. Wójt Gminy Nowa Ruda przekazuje uzyskane informacje organom funkcjonującym na wyższym szczeblu, jednostkom organizacyjnym i pomocniczym Gminy Nowa Ruda. </text:p>
      <text:p text:style-name="P2">5. Koordynację działań w ramach SOA przejmuje WCZK, przy wystąpieniu zdarzenia wykraczającego poza obszar jednego powiatu.</text:p>
      <text:p text:style-name="P2">6. Koordynację działań w ramach SOA przejmuje PCZK, przy wystąpieniu zdarzenia wykraczającego poza obszar jednej gminy. </text:p>
      <text:p text:style-name="P2">7. Szef Obrony Cywilnej Gminy, poprzez Gminny Zespół Zarządzania Kryzysowego, współdziała ze środkami masowego przekazu.</text:p>
      <text:p text:style-name="P2"><text:soft-page-break/>§5. Za przygotowanie elementów organizacyjnych zintegrowanego SOA do realizacji zadań, o których mowa w §2, odpowiedzialny jest organ, w zakresie swoich kompetencji i jednostki oraz jednostki organizacyjne, w szczególności przez:</text:p>
      <text:p text:style-name="P2">1. działania planistyczne, organizacyjne i szkoleniowe dotyczące:</text:p>
      <text:p text:style-name="P2">a) aktualizacji danych o potencjalnych źródłach zagrożeń w ramach Planu Zarządzania Kryzysowego;</text:p>
      <text:p text:style-name="P2">b) doskonalenia procedur podnoszenia gotowości tych systemów – stosowanie do poziomu zagrożeń,</text:p>
      <text:p text:style-name="P2">c) doskonalenia sposobów i procedur współdziałania w zakresie monitoringu, prognozowania, rozpoznawania i oceny sytuacji zagrożeń;</text:p>
      <text:p text:style-name="P2">d) organizacji i utrzymania łączności oraz wymiany informacji o zagrożeniach w warunkach pokoju lub stanach nadzwyczajnych;</text:p>
      <text:p text:style-name="P2">e) tworzenia warunków do preferencyjnego przekazu informacji w systemach. </text:p>
      <text:p text:style-name="P2">2. organizowanie szkoleń i doskonalenie osób funkcyjnych w zakresie: wiedzy o właściwościach źródeł zagrożeń, systemów ochrony przed zagrożeniami, sposobów i metodyki dokonywania pomiarów, oceny sytuacji, usuwania skutków oraz prawnych rozwiązań ochrony przed zagrożeniami</text:p>
      <text:p text:style-name="P2">3. organizowanie oraz prowadzenie ćwiczeń i treningów sprawdzających i doskonalących funkcjonowanie systemów i procedur oraz udział w takich ćwiczeniach i treningach.</text:p>
      <text:p text:style-name="P2">§6. Rozwinięcie SWA następuje w przypadku wprowadzenia stanów wojennego i wyjątkowego oraz w celu przeprowadzenia ćwiczeń i treningów sprawdzających i doskonalących funkcjonowanie systemu poprzez:</text:p>
      <text:list xml:id="list6435362942659355677" text:style-name="L3">
        <text:list-item>
          <text:p text:style-name="P9">Wojewodę Dolnośląskiego – Szefa Obrony Cywilnej Województwa – na terenie, co najmniej dwóch powiatów lub obszarze całego województwa;</text:p>
        </text:list-item>
        <text:list-item>
          <text:p text:style-name="P9">Starostę – szefa obrony cywilnej powiatu – na terenie, co najmniej dwóch gmin lub obszarze całego powiatu,</text:p>
        </text:list-item>
        <text:list-item>
          <text:p text:style-name="P9">Wójta – szefa obrony cywilnej gminy – na terenie gminy. </text:p>
        </text:list-item>
      </text:list>
      <text:p text:style-name="P2">§7.1. Do przekazywania ustalonych dla syren, dźwiękowych sygnałów alarmowych, należy wykorzystywać radiowy system włączania syren (RSWS) oraz pojedyncze systemy alarmowe. </text:p>
      <text:p text:style-name="P2">2. Wykorzystanie sygnałów alarmowych i komunikatów ostrzegawczych w ramach treningów i <text:soft-page-break/>ćwiczeń systemów możliwe jest po ogłoszeniu tego faktu przez Wójta Gminy Nowa Ruda z 24-godzinnych wyprzedzeniem, w środkach masowego przekazu i w sposób zwyczajowo przyjęty na danym terenie. Ogłoszenie powinno zawierać informację o zakresie i zasięgu terytorialnym prowadzonego treningu i ćwiczenia.</text:p>
      <text:p text:style-name="P2">§8. Wykonanie zarządzenia, nadzór nad przygotowaniem systemu oraz organizację treningów dla jego elementów, powierza się Kierownikowi Referatu Organizacyjnego, Spraw Obywatelskich i Obrony Cywilnej Urzędu Gminy Nowa Ruda.</text:p>
      <text:p text:style-name="P2">§ 9. Traci moc zarządzenie nr 39/12 Wójta Gminy Nowa Ruda z dnia 19 marca 2012 roku w sprawie przygotowania i zapewnienia działania gminnego systemu wczesnego ostrzegania o zagrożeniach <text:s/>oraz gminnego systemu wykrywania i alarmowania.</text:p>
      <text:p text:style-name="P2">§ 10. Zarządzenie wchodzi w życie z dniem podpisania. </text:p>
      <text:p text:style-name="P3">/Wójt Gminy Nowa Ruda – Adrianna Mierzejewska/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11-12T10:44:51.47</meta:creation-date>
    <dc:date>2020-11-30T10:41:24.30</dc:date>
    <meta:editing-duration>P1DT1H5M58S</meta:editing-duration>
    <meta:editing-cycles>14</meta:editing-cycles>
    <meta:generator>OpenOffice/4.1.7$Win32 OpenOffice.org_project/417m1$Build-9800</meta:generator>
    <meta:print-date>2020-11-26T11:44:17.73</meta:print-date>
    <meta:document-statistic meta:table-count="0" meta:image-count="0" meta:object-count="0" meta:page-count="5" meta:paragraph-count="61" meta:word-count="1169" meta:character-count="8655"/>
  </office:meta>
</office:document-meta>
</file>