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Calibri" fo:font-size="16pt" style:font-size-asian="16pt" style:font-size-complex="16pt"/>
    </style:style>
    <style:style style:name="P2" style:family="paragraph" style:parent-style-name="Standard">
      <style:paragraph-properties fo:line-height="150%"/>
      <style:text-properties style:font-name="Calibri" fo:font-size="12pt" style:font-size-asian="12pt" style:font-size-complex="12pt"/>
    </style:style>
    <style:style style:name="P3" style:family="paragraph" style:parent-style-name="Standard">
      <style:paragraph-properties fo:line-height="150%" fo:text-align="end" style:justify-single-word="false"/>
      <style:text-properties style:font-name="Calibri" fo:font-size="12pt" style:font-size-asian="12pt" style:font-size-complex="12pt"/>
    </style:style>
    <style:style style:name="P4" style:family="paragraph" style:parent-style-name="Standard" style:list-style-name="L1">
      <style:paragraph-properties fo:line-height="150%"/>
      <style:text-properties style:font-name="Calibri" fo:font-size="12pt" style:font-size-asian="12pt" style:font-size-complex="12pt"/>
    </style:style>
    <style:style style:name="P5" style:family="paragraph" style:parent-style-name="Standard" style:list-style-name="L2">
      <style:paragraph-properties fo:line-height="150%"/>
      <style:text-properties style:font-name="Calibri" fo:font-size="12pt" style:font-size-asian="12pt" style:font-size-complex="12pt"/>
    </style:style>
    <style:style style:name="P6" style:family="paragraph" style:parent-style-name="Standard" style:list-style-name="L3">
      <style:paragraph-properties fo:line-height="150%"/>
      <style:text-properties style:font-name="Calibri" fo:font-size="12pt" style:font-size-asian="12pt" style:font-size-complex="12pt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rządzenie nr 514/20</text:p>
      <text:p text:style-name="P1">Wójta Gminy Nowa Ruda</text:p>
      <text:p text:style-name="P1">z dnia 2 listopada 2020 </text:p>
      <text:p text:style-name="P1">w sprawie opracowania Planu Operacyjnego Funkcjonowania Gminy Nowa Ruda w warunkach zewnętrznego zagrożenia bezpieczeństwa państwa i w czasie wojny. </text:p>
      <text:p text:style-name="P2">Na podstawie §4 ust. 1 i 2 pkt 2 Rozporządzenia Rady Ministrów z dnia 27 kwietnia 2004 roku w sprawie przygotowania systemu kierowania bezpieczeństwem narodowym (Dz. U. z 2004 r. nr 98 poz. 978 ) oraz §13 ust. 3 Rozporządzenia Rady Ministrów z dnia 15 czerwca 2004 r. w sprawie warunków i trybu planowania i finansowania zadań wykonywanych w ramach przygotowań obronnych państwa przez organy administracji rządowej i organy samorządu terytorialnego (Dz. U. z 2004 r. nr 152, poz. 1599) zarządzam, co następuje:</text:p>
      <text:p text:style-name="P2">§1. Opracować Plan Operacyjny Funkcjonowania Gminy Nowa Ruda w warunkach zewnętrznego zagrożenia bezpieczeństwa państwa i w czasie wojny (POFGNR).</text:p>
      <text:p text:style-name="P2">§2.1. W celu wykonania zadania określonego w §1 powołuje się w Urzędzie Gminy Nowa Ruda Zespół Planistyczny, zwany dalej Zespołem, w składzie:</text:p>
      <text:list xml:id="list3303478913" text:style-name="L1">
        <text:list-item>
          <text:p text:style-name="P4">Przewodnicząca- Sylwia Maciejczyk- Kierownik Referatu Organizacyjnego, Spraw Obywatelskich i Obrony Cywilnej,</text:p>
        </text:list-item>
        <text:list-item>
          <text:p text:style-name="P4">Urszula Brzóska- Kierownik Referatu Rachunkowości Budżetowej i Dochodów,</text:p>
        </text:list-item>
        <text:list-item>
          <text:p text:style-name="P4">Paweł Szafran- Kierownik Referatu Rozwoju, Promocji i Zagospodarowania Przestrzennego,</text:p>
        </text:list-item>
        <text:list-item>
          <text:p text:style-name="P4">Izabela Słowek-Chorób- Kierownik Referatu Oświaty i Spraw Społecznych,</text:p>
        </text:list-item>
        <text:list-item>
          <text:p text:style-name="P4">Krzysztof Niebora- Kierownik Referatu Administracji Mieszkaniowej i Budownictwa,</text:p>
        </text:list-item>
        <text:list-item>
          <text:p text:style-name="P4">Renata Krazińska- Kierownik Referatu Gospodarki Nieruchomościami i Geodezji, <text:s/></text:p>
        </text:list-item>
        <text:list-item>
          <text:p text:style-name="P4">Tomasz Zieliński- Kierownik Referatu Infrastruktury Technicznej i Ochrony Środowiska,</text:p>
        </text:list-item>
        <text:list-item>
          <text:p text:style-name="P4">Paweł Mazurkiewicz- Samodzielne Stanowisko ds. Leśnictwa, Ochrony Przyrody i Utrzymania Czystości,</text:p>
        </text:list-item>
      </text:list>
      <text:list xml:id="list1585068163" text:style-name="L2">
        <text:list-item>
          <text:p text:style-name="P5">Członkowie Zespołu, o których mowa w ust. 1, powinni posiadać poświadczenie bezpieczeństwa upoważniające do dostępu do informacji niejawnych, stanowiących tajemnicę służbową o klauzuli „ZASTRZEŻONE”.</text:p>
        </text:list-item>
      </text:list>
      <text:p text:style-name="P2">§3.1. Pracami Zespołu kieruje jego przewodniczący.</text:p>
      <text:list xml:id="list3376229755" text:style-name="L3">
        <text:list-item>
          <text:p text:style-name="P6">Posiedzenia Zespołu zwołuje przewodniczący.</text:p>
        </text:list-item>
      </text:list>
      <text:p text:style-name="P2"><text:soft-page-break/>§4. Do zadań Zespołu należy dokonanie podziału zadań obronnych pomiędzy poszczególnych wykonawców.</text:p>
      <text:p text:style-name="P2">§5. Obsługę prac Zespołu zapewni pracownik ds. obronnych i obrony cywilnej Referatu Organizacyjnego, Spraw Obywatelskich i Obrony Cywilnej oraz Pełnomocnik informacji niejawnych, zgodnie z ustawą z dnia 5 sierpnia 2010 roku o ochronie informacji niejawnych (Dz. U. z 2019, poz. 742 t.j.), poprzez nadzór nad wyznaczeniem osób posiadających stosowane poświadczenie bezpieczeństwa upoważniające do dostępu do informacji niejawnych stanowiących tajemnicę służbową o klauzuli „ZASTRZEŻONE”.</text:p>
      <text:p text:style-name="P2">§6. POFGNR należy wykonać w jednym egzemplarzu o klauzuli „ZASTRZEŻONE”.</text:p>
      <text:p text:style-name="P2">§7. Pracownik ds. obronnych i obrony cywilnej Referatu Organizacyjnego, Spraw Obywatelskich i Obrony Cywilnej przedstawi POFGNR do uzgodnienia.</text:p>
      <text:p text:style-name="P2">§8. Uzgodniony Plan Operacyjny Funkcjonowania Gminy Nowa Ruda w warunkach zewnętrznego zagrożenia bezpieczeństwa państwa i w czasie wojny należy przedstawić do zatwierdzenia Wojewodzie Dolnośląskiemu, do dnia 30 listopada 2020 roku. </text:p>
      <text:p text:style-name="P2">§9. Wykonanie zarządzenia powierza się Kierownikom Referatów Urzędu Gminy Nowa Ruda oraz Samodzielnemu Stanowisku Urzędu Gminy Nowa Ruda, wymienionym w §2 niniejszego zarządzenia.</text:p>
      <text:p text:style-name="P2">§10. Traci moc zarządzenie nr 321/17 Wójta Gminy Nowa Ruda z dnia 12 lipca 2017 roku w sprawie opracowania Planu Operacyjnego Funkcjonowania Gminy Nowa Ruda w warunkach zewnętrznego zagrożenia bezpieczeństwa państwa i w czasie wojny. </text:p>
      <text:p text:style-name="P2">§11. Zarządzenie wchodzi w życie z dniem wydania. </text:p>
      <text:p text:style-name="P3">/Wójt Gminy Nowa Ruda-Adrianna Mierzejewska/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0-20T13:41:37.55</meta:creation-date>
    <dc:date>2020-11-06T12:37:10.50</dc:date>
    <meta:editing-duration>PT1H26M4S</meta:editing-duration>
    <meta:editing-cycles>6</meta:editing-cycles>
    <meta:generator>LibreOffice/7.0.1.2$Windows_X86_64 LibreOffice_project/7cbcfc562f6eb6708b5ff7d7397325de9e764452</meta:generator>
    <meta:print-date>2020-11-06T13:53:50.665000000</meta:print-date>
    <meta:document-statistic meta:table-count="0" meta:image-count="0" meta:object-count="0" meta:page-count="2" meta:paragraph-count="27" meta:word-count="475" meta:character-count="3542" meta:non-whitespace-character-count="3097"/>
  </office:meta>
</office:document-meta>
</file>