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2" style:family="paragraph" style:parent-style-name="Standard">
      <style:paragraph-properties fo:line-height="150%" fo:text-align="end" style:justify-single-word="false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P3" style:family="paragraph" style:parent-style-name="Standard">
      <style:paragraph-properties fo:line-height="150%"/>
      <style:text-properties style:font-name="Calibri" fo:font-size="16pt" fo:font-weight="bold" style:font-size-asian="16pt" style:font-weight-asian="bold" style:font-size-complex="16pt" style:font-weight-complex="bold"/>
    </style:style>
    <style:style style:name="P4" style:family="paragraph" style:parent-style-name="Text_20_body">
      <style:paragraph-properties fo:line-height="150%"/>
    </style:style>
    <style:style style:name="P5" style:family="paragraph" style:parent-style-name="Standard" style:master-page-name="Standard">
      <style:paragraph-properties fo:text-align="center" style:justify-single-word="false" style:page-number="auto"/>
    </style:style>
    <style:style style:name="P6" style:family="paragraph" style:parent-style-name="Standard" style:list-style-name="L1">
      <style:paragraph-properties fo:line-height="150%"/>
      <style:text-properties style:font-name="Calibri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Calibri" fo:font-weight="normal" style:font-weight-asian="normal" style:font-weight-complex="normal"/>
    </style:style>
    <style:style style:name="T3" style:family="text">
      <style:text-properties style:font-name="Calibri" fo:font-weight="bold" style:font-weight-asian="bold" style:font-weight-complex="bol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3">Zarządzenie nr 492/20 Wójta Gminy Nowa Ruda z dnia <text:s/>22 października 2020 roku w sprawie organizacji Głównego Stanowiska Kierowania Wójta Gminy <text:s/>Nowa Ruda w czasie pokoju w razie wewnętrznego lub zewnętrznego zagrożenia bezpieczeństwa narodowego, w tym w razie wystąpienia działań terrorystycznych lub innych szczególnych zdarzeń, a także w czasie wojny.</text:p>
      <text:p text:style-name="P1">Na podstawie art. 11 ust. 1 pkt 6 i ust. 4 <text:s/>rozporządzenia Rady Ministrów z dnia 27 kwietnia 2004 r. w sprawie przygotowania systemu kierowania bezpieczeństwem narodowym (Dz. U. z 2004 r. Nr 98, poz. 978 ze zm.) oraz rozporządzeniem Rady Ministrów z dnia 21 września 2004 r. w sprawie gotowości obronnej (Dz. U. z 2004 r. Nr 219, poz. 2218) zarządzam, co następuje:</text:p>
      <text:p text:style-name="P1"><text:span text:style-name="T1">§1.1 </text:span>W czasie pokoju, w razie wewnętrznego lub zewnętrznego zagrożenia bezpieczeństwa narodowego, w tym w razie wystąpienia działań terrorystycznych lub innych szczególnych zdarzeń, a także w czasie wojny tworzy się na bazie stałej siedziby Urzędu Gminy Nowa Ruda będącej Dotychczasowym Miejscem Pracy ( DMP) oraz w Zapasowym Miejscu Pracy (ZMP) Główne Stanowisko Kierowania (GSK).</text:p>
      <text:p text:style-name="P4"><text:span text:style-name="T3">2.</text:span> <text:span text:style-name="T2">Stały Dyżur Wójta Gminy Nowa Ruda realizuje zadania zapewniające ciągłość przekazywania decyzji, informacji i działań wykonywanych przez GSK.</text:span></text:p>
      <text:p text:style-name="P1"><text:span text:style-name="T1">§2.</text:span> Główne Stanowisko Kierowania Wójta Gminy Nowa Ruda wchodzi w skład systemu kierowania bezpieczeństwem narodowym w województwie dolnośląskim.</text:p>
      <text:p text:style-name="P1"><text:span text:style-name="T1">§3.</text:span> Główne Stanowisko Kierowania w Zapasowym Miejscu Pracy <text:s/>wyznaczone jest w Centrum Kultury Gminy Nowa Ruda, ul. Fabryczna 2, 57-450 Ludwikowice Kłodzkie.</text:p>
      <text:p text:style-name="P1"><text:span text:style-name="T1">§4.</text:span> Nadzór nad organizacją i funkcjonowaniem Głównego Stanowiska Kierowania Wójta Gminy Nowa Ruda oraz sprawdzania gotowości do działania powierza się Kierownikowi Referatu Organizacyjnego, Spraw Obywatelskich oraz Obrony Cywilnej.</text:p>
      <text:p text:style-name="P1"><text:span text:style-name="T1">§5.</text:span> W ramach przedsięwzięć związanych z przygotowaniem Głównego Stanowiska Kierowania zobowiązuje się i upoważnia:</text:p>
      <text:list xml:id="list956211905" text:style-name="L1">
        <text:list-item>
          <text:p text:style-name="P6">Podinspektora ds. obronnych i obrony cywilnej do opracowania i aktualizowania dokumentacji przygotowania Głównego Stanowiska Kierowania Wójta Gminy Nowa <text:soft-page-break/>Ruda na czas pokoju, w razie wewnętrznego lub zewnętrznego zagrożenia bezpieczeństwa narodowego, w tym w razie wystąpienia działań terrorystycznych lub innych szczególnych zdarzeń, a także w czasie wojny.</text:p>
        </text:list-item>
        <text:list-item>
          <text:p text:style-name="P6">Kierownika Referatu Organizacyjnego, Spraw Obywatelskich i Obrony Cywilnej do:</text:p>
          <text:p text:style-name="P6">a) organizacji przedsięwzięć związanych z <text:s/>zapewnieniem utrzymania w sprawności stanu technicznego obiektu Głównego Stanowiska Kierowania Wójta Gminy Nowa Ruda na czas pokoju, w razie wewnętrznego lub zewnętrznego zagrożenia bezpieczeństwa narodowego, w tym w razie wystąpienia działań terrorystycznych lub innych szczególnych zdarzeń, a także w czasie wojny,</text:p>
          <text:p text:style-name="P6">b) wyposażenia stanowiska kierowania w urządzenia sanitarne, sprzęt biurowy i kwaterunkowy, niezbędny do pracy,</text:p>
          <text:p text:style-name="P6">c) zapewnienia łączności oraz obiegu informacji wewnątrz Głównego Stanowiska Kierowania oraz z jednostkami współdziałającymi i nadrzędnymi, </text:p>
          <text:p text:style-name="P6">d) wyposażenie Głównego Stanowiska Kierowania w urządzenia techniczne i sprzęt teleinformatyczny,</text:p>
          <text:p text:style-name="P6">e) <text:s/>ciągłego nadzoru i utrzymania sprawności sprzętu łączności i telefonicznego,</text:p>
          <text:p text:style-name="P6">f) sprawowania nadzoru nad funkcjonowaniem transportu oraz obsługą pojazdów wykorzystanych na potrzeby Głównego Stanowiska Kierowania,</text:p>
          <text:p text:style-name="P6">g) organizacji zaopatrywania w paliwo i materiały eksploatacyjne do w/w pojazdów, </text:p>
          <text:p text:style-name="P6">h) organizacji zabezpieczenia medycznego stanu osobowego Głównego Stanowiska Kierowania,</text:p>
          <text:p text:style-name="P6">i) organizacji żywienia i zaopatrzenia stanu osobowego Głównego Stanowiska Kierowania w artykuły codziennego użytku. </text:p>
        </text:list-item>
      </text:list>
      <text:p text:style-name="P1"><text:span text:style-name="T1">§6.</text:span> Dokumentacja Głównego Stanowiska Kierowania Wójta Gminy Nowa Ruda w czasie pokoju, w razie wewnętrznego lub zewnętrznego zagrożenia bezpieczeństwa narodowego, w tym w razie wystąpienia działań terrorystycznych lub innych szczególnych zdarzeń, a także wojny, o klauzuli tajności „ZASTRZEŻONE” stanowi załącznik do niniejszego zarządzenia. W związku z ww. klauzulą załącznik nie podlega publikacji. </text:p>
      <text:p text:style-name="P1"><text:span text:style-name="T1">§7.</text:span> Zarządzenie wchodzi w życie z dniem podpisania. </text:p>
      <text:p text:style-name="P2">/Wójt Gminy Nowa Ruda – Adrianna Mierzejewska/</text:p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OpenSymbol" svg:font-family="OpenSymbol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style:contextual-spacing="false" style:line-height-at-least="0.176cm" fo:orphans="2" fo:widows="2" fo:hyphenation-ladder-count="no-limit" style:writing-mode="lr-tb">
        <style:tab-stops>
          <style:tab-stop style:position="1.249cm"/>
        </style:tab-stops>
      </style:paragraph-properties>
      <style:text-properties fo:color="#00000a" loext:opacity="100%" style:font-name="Times New Roman" fo:font-family="'Times New Roman'" style:font-family-generic="roman" style:font-pitch="variable" fo:font-size="12pt" fo:language="pl" fo:country="PL" style:font-name-asian="Times New Roman1" style:font-family-asian="'Times New Roman'" style:font-family-generic-asian="system" style:font-pitch-asian="variable" style:font-size-asian="12pt" style:language-asian="ar" style:country-asian="SA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list-style-name="" style:class="list">
      <style:text-properties style:font-name-complex="Mangal1" style:font-family-complex="Mangal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Mangal1" style:font-family-complex="Mangal"/>
    </style:style>
    <style:style style:name="Normal_20__28_Web_29_" style:display-name="Normal (Web)" style:family="paragraph" style:parent-style-name="Standard" style:default-outline-level="" style:list-style-name="">
      <style:paragraph-properties fo:margin-top="0.494cm" fo:margin-bottom="0.494cm" style:contextual-spacing="false"/>
    </style:style>
    <style:style style:name="Title" style:family="paragraph" style:parent-style-name="Standard" style:next-style-name="Subtitle" style:default-outline-level="" style:list-style-name="" style:class="chapter">
      <style:paragraph-properties fo:text-align="center" style:justify-single-word="false" fo:hyphenation-ladder-count="no-limit"/>
      <style:text-properties style:font-name="Arial1" fo:font-family="Arial" style:font-family-generic="roman" style:font-pitch="variable" fo:font-size="16pt" fo:font-weight="bold" style:font-size-asian="16pt" style:language-asian="en" style:country-asian="US" style:font-weight-asian="bold" style:font-size-complex="18pt" style:font-weight-complex="bold" fo:hyphenate="true" fo:hyphenation-remain-char-count="2" fo:hyphenation-push-char-count="2" loext:hyphenation-no-caps="false"/>
    </style:style>
    <style:style style:name="Subtitle" style:family="paragraph" style:parent-style-name="Heading" style:next-style-name="Text_20_body" style:default-outline-level="" style:list-style-name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Default_20_Paragraph_20_Font" style:display-name="Default Paragraph Font" style:family="text"/>
    <style:style style:name="Tytuł_20_Znak" style:display-name="Tytuł Znak" style:family="text" style:parent-style-name="Default_20_Paragraph_20_Font">
      <style:text-properties style:font-name="Arial1" fo:font-family="Arial" style:font-family-generic="roman" style:font-pitch="variable" fo:font-size="16pt" style:font-name-asian="Times New Roman1" style:font-family-asian="'Times New Roman'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2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Tekst_20_treści_5f_" style:display-name="Tekst treści_" style:family="text" style:parent-style-name="Default_20_Paragraph_20_Font">
      <style:text-properties style:font-name="Times New Roman" fo:font-family="'Times New Roman'" style:font-family-generic="roman" style:font-pitch="variable" fo:font-size="11.5pt" style:font-size-asian="11.5pt" style:font-name-complex="Times New Roman1" style:font-family-complex="'Times New Roman'" style:font-family-generic-complex="system" style:font-pitch-complex="variable" style:font-size-complex="11.5pt"/>
    </style:style>
    <style:style style:name="Tekst_20_treści" style:display-name="Tekst treści" style:family="text" style:parent-style-name="Tekst_20_treści_5f_">
      <style:text-properties style:font-name="Times New Roman" fo:font-family="'Times New Roman'" style:font-family-generic="roman" style:font-pitch="variable" fo:font-size="11.5pt" style:font-size-asian="11.5pt" style:font-name-complex="Times New Roman1" style:font-family-complex="'Times New Roman'" style:font-family-generic-complex="system" style:font-pitch-complex="variable" style:font-size-complex="11.5pt"/>
    </style:style>
    <style:style style:name="Numbering_20_Symbols" style:display-name="Numbering Symbol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369cm" style:layout-grid-ruby-height="0.266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5-12-16T10:28:00</meta:creation-date>
    <meta:initial-creator>Mateusz</meta:initial-creator>
    <meta:print-date>2020-10-26T10:45:04.861000000</meta:print-date>
    <dc:date>2020-10-26T10:43:39.20</dc:date>
    <meta:editing-cycles>14</meta:editing-cycles>
    <meta:editing-duration>PT6H55M59S</meta:editing-duration>
    <meta:generator>LibreOffice/7.0.1.2$Windows_X86_64 LibreOffice_project/7cbcfc562f6eb6708b5ff7d7397325de9e764452</meta:generator>
    <meta:document-statistic meta:table-count="0" meta:image-count="0" meta:object-count="0" meta:page-count="2" meta:paragraph-count="22" meta:word-count="538" meta:character-count="4034" meta:non-whitespace-character-count="3508"/>
    <meta:template xlink:type="simple" xlink:actuate="onRequest" xlink:title="Normal" xlink:href=""/>
  </office:meta>
</office:document-meta>
</file>