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TimesNewRomanPSMT" svg:font-family="TimesNewRomanPSMT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line-height="150%" fo:text-align="start" style:justify-single-word="false" style:text-autospace="none"/>
    </style:style>
    <style:style style:name="P2" style:family="paragraph" style:parent-style-name="Text_20_body">
      <style:paragraph-properties fo:line-height="150%" fo:text-align="start" style:justify-single-word="false" style:text-autospace="none"/>
      <style:text-properties style:font-name="Calibri"/>
    </style:style>
    <style:style style:name="P3" style:family="paragraph" style:parent-style-name="Text_20_body">
      <style:paragraph-properties fo:text-align="end" style:justify-single-word="false"/>
    </style:style>
    <style:style style:name="P4" style:family="paragraph" style:parent-style-name="Text_20_body" style:master-page-name="MP0">
      <style:paragraph-properties fo:line-height="150%" fo:text-align="start" style:justify-single-word="false" style:page-number="auto" fo:break-before="page" style:text-autospace="none"/>
    </style:style>
    <style:style style:name="T1" style:family="text">
      <style:text-properties style:font-name="Calibri"/>
    </style:style>
    <style:style style:name="T2" style:family="text">
      <style:text-properties style:font-name="Calibri" fo:font-weight="normal" style:font-name-asian="TimesNewRomanPSMT" style:font-weight-asian="normal" style:font-name-complex="TimesNewRomanPSMT" style:font-weight-complex="normal"/>
    </style:style>
    <style:style style:name="T3" style:family="text">
      <style:text-properties style:font-name="Calibri" fo:font-size="16pt" fo:font-weight="normal" style:font-name-asian="TimesNewRomanPSMT" style:font-size-asian="16pt" style:font-weight-asian="normal" style:font-name-complex="TimesNewRomanPSMT" style:font-size-complex="16pt" style:font-weight-complex="normal"/>
    </style:style>
    <style:style style:name="T4" style:family="text">
      <style:text-properties style:font-name="Calibri" fo:font-size="16pt" fo:font-weight="normal" style:font-size-asian="16pt" style:font-weight-asian="normal" style:font-size-complex="16pt" style:font-weight-complex="normal"/>
    </style:style>
    <style:style style:name="T5" style:family="text">
      <style:text-properties style:font-name="Calibri" fo:font-weight="bold" style:font-weight-asian="bold"/>
    </style:style>
    <style:style style:name="T6" style:family="text">
      <style:text-properties style:font-name="Calibri" fo:font-weight="bold" style:font-weight-asian="bold" style:font-weight-complex="bold"/>
    </style:style>
    <style:style style:name="T7" style:family="text">
      <style:text-properties style:font-name="Calibri" fo:font-weight="bold" style:font-name-asian="TimesNewRomanPSMT" style:font-weight-asian="bold" style:font-name-complex="TimesNewRomanPSMT"/>
    </style:style>
    <style:style style:name="T8" style:family="text">
      <style:text-properties style:font-name="Calibri" fo:font-weight="bold" style:font-name-asian="TimesNewRomanPSMT" style:font-weight-asian="bold" style:font-name-complex="TimesNewRomanPSMT" style:font-weight-complex="bold"/>
    </style:style>
    <style:style style:name="T9" style:family="text">
      <style:text-properties style:font-name="Calibri" style:font-name-asian="TimesNewRomanPSMT" style:font-name-complex="TimesNewRomanPSM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Domyślna_20_czcionka_20_akapitu"><text:span text:style-name="T3">ZARZĄDZENIE NR 493/20 </text:span></text:span><text:span text:style-name="Domyślna_20_czcionka_20_akapitu"><text:span text:style-name="T4">Wójta Gminy Nowa Ruda z dnia 22 października 2020 roku </text:span></text:span><text:span text:style-name="T4">zmieniające zarządzenie w sprawie wprowadzenia Polityki Bezpieczeństwa Informacji.</text:span></text:p>
      <text:p text:style-name="P2">Na podstawie art. 24 ust.1 i 2 Rozporządzenia Parlamentu Europejskiego i Rady (UE) 2016/679 z dnia 27 kwietnia 2016r. w sprawie ochrony osób fizycznych w związku z przetwarzaniem danych osobowych i w sprawie swobodnego przepływu takich danych oraz uchylenia dyrektywy 95/46/WE (ogólne rozporządzenie o ochronie danych osobowych) zarządzam, co następuje:</text:p>
      <text:p text:style-name="P1"><text:span text:style-name="Domyślna_20_czcionka_20_akapitu"><text:span text:style-name="T5">§ 1.1. </text:span></text:span><text:span text:style-name="T1">Załącznik nr 2 do zarządzenia Nr 328/18 Wójta Gminy Nowa Ruda z dnia 23 maja 2018 roku w sprawie wprowadzenia Polityki Bezpieczeństwa Informacji - „Wykaz obszarów przetwarzania”, zmieniony zarządzeniem nr 761/18 z dnia 13 grudnia 2018 roku, zmieniony zarządzeniem nr 177/19 z dnia 9 kwietnia 2019 roku, zmieniony zarządzeniem nr 232/20 z dnia 20 lipca 2020 roku otrzymuje brzmienie określone w załączniku do niniejszego zarządzenia.</text:span></text:p>
      <text:p text:style-name="P1"><text:span text:style-name="T6">2.</text:span><text:span text:style-name="T1"> Załącznik nr 3 do zarządzenia Nr 328/18 Wójta Gminy Nowa Ruda z dnia 23 maja 2018 roku w sprawie wprowadzenia Polityki Bezpieczeństwa Informacji - „Wykaz zbiorów”, otrzymuje brzmienie określone w załączniku do niniejszego zarządzenia.</text:span></text:p>
      <text:p text:style-name="P1"><text:span text:style-name="T6">3.</text:span><text:span text:style-name="T1"> Załącznik nr 8 do zarządzenia Nr 328/18 Wójta Gminy Nowa Ruda z dnia 23 maja 2018 roku w sprawie wprowadzenia Polityki Bezpieczeństwa Informacji - „Określenie środków”, otrzymuje brzmienie określone w załączniku do niniejszego zarządzenia.</text:span></text:p>
      <text:p text:style-name="P1"><text:span text:style-name="T6">4</text:span><text:span text:style-name="Domyślna_20_czcionka_20_akapitu"><text:span text:style-name="T6">.</text:span></text:span><text:span text:style-name="Domyślna_20_czcionka_20_akapitu"><text:span text:style-name="T5"> </text:span></text:span><text:span text:style-name="T1">Pozostałe załączniki do Polityki Bezpieczeństwa Informacji nie ulegają zmianie.</text:span></text:p>
      <text:p text:style-name="P1"><text:span text:style-name="Domyślna_20_czcionka_20_akapitu"><text:span text:style-name="T7">§ 2.</text:span></text:span><text:span text:style-name="Domyślna_20_czcionka_20_akapitu"><text:span text:style-name="T2"> Wymienione załączniki stanowią dokumentację wewnętrzną Administratora Danych Osobowych w Urzędzie Gminy Nowa Ruda i tym samym nie podlegają publikacji.</text:span></text:span></text:p>
      <text:p text:style-name="P1"><text:span text:style-name="Domyślna_20_czcionka_20_akapitu"><text:span text:style-name="T7">§ 3. </text:span></text:span><text:span text:style-name="Domyślna_20_czcionka_20_akapitu"><text:span text:style-name="T9">Wykonanie zarządzenia powierza się kierownikom komórek organizacyjnych Urzędu Gminy Nowa Ruda oraz pracownikom zatrudnionym na samodzielnych stanowiskach.</text:span></text:span></text:p>
      <text:p text:style-name="Text_20_body"><text:span text:style-name="Domyślna_20_czcionka_20_akapitu"><text:span text:style-name="T8">§ 4.</text:span></text:span><text:span text:style-name="Domyślna_20_czcionka_20_akapitu"><text:span text:style-name="T2"> Zarządzenie wchodzi w życie z dniem wydania.</text:span></text:span></text:p>
      <text:p text:style-name="Text_20_body"><text:span text:style-name="Domyślna_20_czcionka_20_akapitu"><text:span text:style-name="T2"/></text:span></text:p>
      <text:p text:style-name="P3"><text:span text:style-name="Domyślna_20_czcionka_20_akapitu"><text:span text:style-name="T2">Wójt Gminy Nowa Ruda</text:span></text:span></text:p>
      <text:p text:style-name="P3"><text:span text:style-name="Domyślna_20_czcionka_20_akapitu"><text:span text:style-name="T2">Adrianna Mierzejewska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TimesNewRomanPSMT" svg:font-family="TimesNewRomanPSMT" style:font-family-generic="roma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alny" style:family="paragraph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Heading_20_1" style:display-name="Heading 1" style:family="paragraph" style:parent-style-name="Header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er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er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5" style:display-name="Heading 5" style:family="paragraph" style:parent-style-name="Header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4" style:display-name="Heading 4" style:family="paragraph" style:parent-style-name="Header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Domyślna_20_czcionka_20_akapitu" style:display-name="Domyślna czcionka akapitu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1.2$Windows_X86_64 LibreOffice_project/7cbcfc562f6eb6708b5ff7d7397325de9e764452</meta:generator>
    <meta:creation-date>2018-12-13T12:07:00Z</meta:creation-date>
    <dc:date>2020-10-26T10:11:29.69</dc:date>
    <meta:editing-cycles>9</meta:editing-cycles>
    <meta:editing-duration>PT02H33M21S</meta:editing-duration>
    <meta:print-date>2020-10-23T12:58:23.91</meta:print-date>
    <meta:document-statistic meta:table-count="0" meta:image-count="0" meta:object-count="0" meta:page-count="1" meta:paragraph-count="11" meta:word-count="273" meta:character-count="1917" meta:non-whitespace-character-count="1655"/>
    <meta:template xlink:type="simple" xlink:actuate="onRequest" xlink:title="" xlink:href="../../../../../../AppData/Local/temp/Zarządzenie%20-%20zmiania%20Polityki%20Bezpieczeństwa%20Informacji.odt/Normal"/>
  </office:meta>
</office:document-meta>
</file>