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/>
    </style:style>
    <style:style style:name="P2" style:family="paragraph" style:parent-style-name="Standard">
      <style:paragraph-properties fo:line-height="150%" fo:text-align="end" style:justify-single-word="false"/>
      <style:text-properties style:font-name="Calibri"/>
    </style:style>
    <style:style style:name="P3" style:family="paragraph" style:parent-style-name="Standard">
      <style:paragraph-properties fo:line-height="150%"/>
      <style:text-properties style:font-name="Calibri" fo:font-size="16pt" style:font-size-asian="16pt" style:font-size-complex="16pt"/>
    </style:style>
    <style:style style:name="P4" style:family="paragraph" style:parent-style-name="Standard" style:list-style-name="L1">
      <style:paragraph-properties fo:line-height="150%"/>
      <style:text-properties style:font-name="Calibri"/>
    </style:style>
    <style:style style:name="T1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Zarządzenie Nr 420/20 Wójta Gminy Nowa Ruda Szefa Obrony Cywilnej Gminy Nowa Ruda z dnia 2 października 2020 roku w sprawie przeprowadzenia treningu zgrywającego system ostrzegania i alarmowania na terenie Gminy Nowa Ruda</text:p>
      <text:p text:style-name="P1">Na podstawie §3 pkt 6 Rozporządzenia Rady Ministrów z dnia 25 czerwca 2002 roku w sprawie szczegółowego zakresu działania Szefa Obrony Cywilnej Kraju, szefów obrony cywilnej województw, powiatów i gmin (Dz. U. z 2002 r. nr 96, poz. 850), w związku z §10 ust. 3 i 4 Rozporządzenia Rady Ministrów z dnia 7 stycznia 2013 roku w sprawie systemów wykrywania skażeń i powiadamiania o ich wystąpieniu oraz właściwości organów w tych sprawach (Dz. U. z 2013 r. poz. 96), <text:span text:style-name="T1">zarządzam, co następuje:</text:span></text:p>
      <text:p text:style-name="P1">§1. Przeprowadzić <text:s/>w dniu <text:s/>06 października 2020 roku w godzinach 08:00-10:00 trening zgrywający system ostrzegania i alarmowania na terenie Gminy Nowa Ruda.</text:p>
      <text:p text:style-name="P1">§2. Uruchomić w godzinach 08:00 – 10:00 dnia 06 października 2020 roku akustyczny system ostrzegania polegający na wyemitowaniu z wykorzystaniem wszystkich syren alarmowych sygnału „Odwołanie alarmu”.</text:p>
      <text:p text:style-name="P1">§3. Podczas treningu należy:</text:p>
      <text:list xml:id="list483842815865426229" text:style-name="L1">
        <text:list-item>
          <text:p text:style-name="P4">sprawdzić sprawność funkcjonowania podsystemu akustycznego ostrzegania,</text:p>
        </text:list-item>
        <text:list-item>
          <text:p text:style-name="P4">doskonalić umiejętności ogłaszania i odwoływania alarmu,</text:p>
        </text:list-item>
        <text:list-item>
          <text:p text:style-name="P4">ocenić sprawność techniczną uruchomionych syren alarmowych,</text:p>
        </text:list-item>
        <text:list-item>
          <text:p text:style-name="P4">doskonalić umiejętności dotyczące ostrzegania i alarmowania wojsk i ludności cywilnej o zagrożeniach uderzeniami z powietrza.</text:p>
        </text:list-item>
      </text:list>
      <text:p text:style-name="P1">§4. Zobowiązuję Prezesów Ochotniczych Straży Pożarnych Gminy Nowa Ruda do wyemitowania sygnału alarmowego. </text:p>
      <text:p text:style-name="P1">§5. Zobowiązuję pracownika Urzędu Gminy Nowa Ruda właściwego w sprawach obronnych i obrony cywilnej do sporządzenia i przesłania sprawozdania z przeprowadzonego treningu do Szefa Obrony Cywilnej Powiatu.</text:p>
      <text:p text:style-name="P1">§6. Informacja o prowadzonych ćwiczeniach na terenie Gminy Nowa Ruda, stanowiąca załącznik nr 1 do niniejszego zarządzenia, podlega podaniu do publicznej wiadomości z 24 godzinnym wyprzedzeniem w sposób zwyczajowo przyjęty (tablice ogłoszeń, strony internetowe).</text:p>
      <text:p text:style-name="P1">§7. Wykonanie zarządzenia powierza się Kierownikowi Referatu Organizacyjnego, Spraw Obywatelskich i Obrony Cywilnej w Urzędzie Gminy Nowa Ruda. </text:p>
      <text:p text:style-name="P1">§8. Zarządzenie wchodzi w życie z dniem podpisania. </text:p>
      <text:p text:style-name="P2">/Adrianna Mierzejewska-Wójt Gminy Nowa Ruda/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9-29T12:24:29.69</meta:creation-date>
    <dc:date>2020-10-19T12:23:19.55</dc:date>
    <meta:editing-duration>PT2H56M45S</meta:editing-duration>
    <meta:editing-cycles>5</meta:editing-cycles>
    <meta:generator>OpenOffice/4.1.7$Win32 OpenOffice.org_project/417m1$Build-9800</meta:generator>
    <meta:print-date>2020-10-02T10:40:44.47</meta:print-date>
    <meta:document-statistic meta:table-count="0" meta:image-count="0" meta:object-count="0" meta:page-count="1" meta:paragraph-count="15" meta:word-count="309" meta:character-count="2223"/>
  </office:meta>
</office:document-meta>
</file>