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Normalny">
      <style:text-properties fo:font-size="12pt" style:font-size-asian="12pt" style:language-asian="ar" style:country-asian="SA" style:font-size-complex="12pt"/>
    </style:style>
    <style:style style:name="P2" style:family="paragraph" style:parent-style-name="Normalny">
      <style:paragraph-properties fo:margin-left="6.244cm" fo:margin-right="0cm" fo:text-indent="1.249cm" style:auto-text-indent="false">
        <style:tab-stops/>
      </style:paragraph-properties>
    </style:style>
    <style:style style:name="P3" style:family="paragraph" style:parent-style-name="Normalny" style:master-page-name="MP0">
      <style:paragraph-properties fo:margin-top="0.423cm" fo:margin-bottom="0.106cm" style:contextual-spacing="false" fo:line-height="115%" style:page-number="auto" fo:break-before="page" fo:keep-with-next="always"/>
      <style:text-properties style:font-name="Calibri Light" fo:font-size="16pt" fo:font-weight="bold" style:letter-kerning="true" style:font-name-asian="Times New Roman" style:font-size-asian="16pt" style:language-asian="ar" style:country-asian="SA" style:font-weight-asian="bold" style:font-size-complex="16pt" style:font-weight-complex="bold"/>
    </style:style>
    <style:style style:name="P4" style:family="paragraph" style:parent-style-name="Akapit_20_z_20_listą" style:list-style-name="L1">
      <style:text-properties fo:font-size="12pt" style:font-size-asian="12pt" style:language-asian="ar" style:country-asian="SA" style:font-size-complex="12pt"/>
    </style:style>
    <style:style style:name="T1" style:family="text">
      <style:text-properties fo:font-size="12pt" style:font-size-asian="12pt" style:language-asian="ar" style:country-asian="SA" style:font-size-complex="12pt"/>
    </style:style>
    <text:list-style style:name="L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" text:outline-level="1">Zarządzenie Nr 389/20 Wójta Gminy Nowa Ruda z dnia 23 września 2020 r. w sprawie powołania w Urzędzie Gminy Nowa Ruda Koordynatora ds. dostępności</text:h>
      <text:p text:style-name="P1">Na podstawie art. 31 i art. 33 ust. 1 i 3 ustawy z 8 marca 1990 r. o samorządzie gminnym (Dz. U. z 2020 r., poz. 713) oraz art. 14 ust. 1 ustawy z dnia 19 lipca 2019 r. o zapewnianiu dostępności osobom ze szczególnymi potrzebami (Dz. U. z 2020, poz. 1062) zarządzam, co następuje:</text:p>
      <text:p text:style-name="P1">§ 1. Powołuję panią Sylwię Maciejczyk na koordynatora ds. dostępności w Urzędzie Gminy Nowa Ruda.</text:p>
      <text:p text:style-name="P1">§ 2. Do zadań koordynatora ds. dostępności należeć będzie w szczególności:</text:p>
      <text:list xml:id="list2595371616" text:style-name="L1">
        <text:list-item>
          <text:p text:style-name="P4">wsparcie osób ze szczególnymi potrzebami w dostępie do usług świadczonych przez Urząd Gminy Nowa Ruda,</text:p>
        </text:list-item>
        <text:list-item>
          <text:p text:style-name="P4">analiza zakresu minimalnych wymagań służących zapewnieniu dostępności osobom ze szczególnymi potrzebami / dostępu alternatywnego,</text:p>
        </text:list-item>
        <text:list-item>
          <text:p text:style-name="P4">przygotowanie i koordynacja wdrożenia planu działania na rzecz poprawy zapewniania dostępności osobom ze szczególnymi potrzebami przez Urząd Gminy Nowa Ruda,</text:p>
        </text:list-item>
        <text:list-item>
          <text:p text:style-name="P4">monitorowanie działalności Urzędu Gminy Nowa Ruda, w zakresie zapewniania dostępności osobom ze szczególnymi potrzebami,</text:p>
        </text:list-item>
        <text:list-item>
          <text:p text:style-name="P4">udział w szkoleniach dotyczących zapewniania dostępności osobom ze szczególnymi potrzebami oraz dostępności cyfrowej stron internetowych i aplikacji mobilnych podmiotów publicznych,</text:p>
        </text:list-item>
        <text:list-item>
          <text:p text:style-name="P4">przygotowywanie raportów o stanie zapewniania dostępności osobom ze szczególnymi potrzebami,</text:p>
        </text:list-item>
        <text:list-item>
          <text:p text:style-name="P4">nadzorowanie realizacji wniosków o zapewnienie dostępności architektonicznej lub informacyjno-komunikacyjnej oraz postępowań skargowych na brak dostępności,</text:p>
        </text:list-item>
        <text:list-item>
          <text:p text:style-name="P4">aktualizowanie deklaracji dostępności.</text:p>
        </text:list-item>
      </text:list>
      <text:p text:style-name="P1">§ 3. Zobowiązuje się pracowników Urzędu Gminy Nowa Ruda do <text:s/>udzielenia niezbędnej <text:s/>pomocy <text:s/>i wsparcia <text:s/>Koordynatorowi w <text:s/>zakresie realizacji <text:s/>zadań wynikających z <text:s/>ustawy z <text:s/>dnia <text:s/>19 <text:s/>lipca <text:s/>2019 <text:s/>r. <text:s/>o <text:s/>zapewnianiu <text:s/>dostępności <text:s/>osobom <text:s/>ze <text:s/>szczególnymi potrzebami.</text:p>
      <text:p text:style-name="P1">§ 4. Zarządzenie wchodzi w życie z dniem podpisania.</text:p>
      <text:p text:style-name="P2"><text:span text:style-name="Domyślna_20_czcionka_20_akapitu"><text:span text:style-name="T1">/Wójt Gminy – Adrianna Mierzejewska/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5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ny" style:family="paragraph">
      <style:paragraph-properties fo:hyphenation-ladder-count="no-limit"/>
      <style:text-properties fo:hyphenate="false" loext:hyphenation-no-caps="false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Domyślna_20_czcionka_20_akapitu" style:display-name="Domyślna czcionka akapitu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1.2$Windows_X86_64 LibreOffice_project/7cbcfc562f6eb6708b5ff7d7397325de9e764452</meta:generator>
    <dc:title/>
    <dc:description/>
    <dc:subject/>
    <meta:initial-creator>Maria</meta:initial-creator>
    <dc:creator>Maria</dc:creator>
    <meta:creation-date>2020-09-10T09:59:00Z</meta:creation-date>
    <dc:date>2020-09-30T11:47:00Z</dc:date>
    <meta:print-date>2020-09-30T11:46:00Z</meta:print-date>
    <meta:editing-cycles>8</meta:editing-cycles>
    <meta:editing-duration>PT8940S</meta:editing-duration>
    <meta:document-statistic meta:table-count="0" meta:image-count="0" meta:object-count="0" meta:page-count="1" meta:paragraph-count="15" meta:word-count="273" meta:character-count="1942" meta:non-whitespace-character-count="1673"/>
    <meta:template xlink:type="simple" xlink:actuate="onRequest" xlink:title="" xlink:href="../../../AppData/Local/temp/zarządzenie%20koordynator%20ds.%20dostępności.odt/Normal"/>
  </office:meta>
</office:document-meta>
</file>